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40000000400EFF5470150A5D424.jpg" manifest:media-type="image/jpeg"/>
  <manifest:file-entry manifest:full-path="Pictures/100000000000056F0000056F8012CE4930C15951.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S Gothic" svg:font-family="'MS Gothic'"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automatic-styles>
    <style:style style:name="P1" style:family="paragraph" style:parent-style-name="Text_20_body">
      <style:paragraph-properties fo:line-height="150%"/>
    </style:style>
    <style:style style:name="P2" style:family="paragraph" style:parent-style-name="清單段落">
      <style:paragraph-properties fo:margin-left="0cm" fo:margin-right="0.494cm" fo:line-height="150%" fo:text-align="end" style:justify-single-word="false" fo:text-indent="0cm" style:auto-text-indent="false"/>
      <style:text-properties style:font-name="標楷體" fo:font-size="14pt" style:font-name-asian="標楷體" style:font-size-asian="14pt" style:font-size-complex="14pt" style:font-weight-complex="bold"/>
    </style:style>
    <style:style style:name="P3" style:family="paragraph" style:parent-style-name="清單段落">
      <style:paragraph-properties fo:margin-left="0cm" fo:margin-right="0.494cm" fo:line-height="150%" fo:text-align="end" style:justify-single-word="false" fo:text-indent="0cm" style:auto-text-indent="false"/>
    </style:style>
    <style:style style:name="P4" style:family="paragraph" style:parent-style-name="Text_20_body">
      <style:paragraph-properties fo:margin-left="0cm" fo:margin-right="0cm" fo:line-height="150%" fo:text-align="justify" style:justify-single-word="false" fo:text-indent="2.963cm" style:auto-text-indent="false"/>
    </style:style>
    <style:style style:name="P5" style:family="paragraph" style:parent-style-name="Text_20_body" style:master-page-name="MP0">
      <style:paragraph-properties fo:text-align="center" style:justify-single-word="false" style:page-number="auto" fo:break-before="page"/>
    </style:style>
    <style:style style:name="P6" style:family="paragraph" style:parent-style-name="Text_20_body">
      <style:paragraph-properties fo:line-height="150%"/>
      <style:text-properties officeooo:paragraph-rsid="001f4870"/>
    </style:style>
    <style:style style:name="P7" style:family="paragraph" style:parent-style-name="清單段落" style:list-style-name="L1">
      <style:paragraph-properties fo:line-height="150%" fo:text-align="justify" style:justify-single-word="false"/>
    </style:style>
    <style:style style:name="P8" style:family="paragraph" style:parent-style-name="清單段落" style:list-style-name="L1">
      <style:paragraph-properties fo:line-height="150%"/>
    </style:style>
    <style:style style:name="T1" style:family="text">
      <style:text-properties fo:color="#4a4747" loext:opacity="100%" style:font-name="標楷體" fo:font-size="18pt" fo:font-weight="bold" fo:background-color="#ffffff" loext:char-shading-value="0" style:font-name-asian="標楷體" style:font-size-asian="18pt" style:font-weight-asian="bold" style:font-size-complex="18pt"/>
    </style:style>
    <style:style style:name="T2" style:family="text">
      <style:text-properties fo:color="#4a4747" loext:opacity="100%" style:font-name="標楷體" fo:font-size="18pt" fo:font-weight="bold" fo:background-color="#ffffff" loext:char-shading-value="0" style:font-name-asian="標楷體" style:font-size-asian="18pt" style:font-weight-asian="bold" style:font-size-complex="18pt" style:font-weight-complex="bold"/>
    </style:style>
    <style:style style:name="T3" style:family="text">
      <style:text-properties fo:color="#4a4747" loext:opacity="100%" style:font-name="標楷體" fo:font-size="16pt" fo:background-color="#ffffff" loext:char-shading-value="0" style:font-name-asian="標楷體" style:font-size-asian="16pt" style:font-size-complex="16pt"/>
    </style:style>
    <style:style style:name="T4" style:family="text">
      <style:text-properties fo:color="#4a4747" loext:opacity="100%" style:font-name="標楷體" fo:font-size="14pt" fo:background-color="#ffffff" loext:char-shading-value="0" style:font-name-asian="標楷體" style:font-size-asian="14pt" style:font-size-complex="14pt"/>
    </style:style>
    <style:style style:name="T5" style:family="text">
      <style:text-properties fo:color="#4a4747" loext:opacity="100%" style:font-name="標楷體" fo:font-size="14pt" fo:font-weight="bold" fo:background-color="#ffffff" loext:char-shading-value="0" style:font-name-asian="標楷體" style:font-size-asian="14pt" style:font-weight-asian="bold" style:font-size-complex="14pt"/>
    </style:style>
    <style:style style:name="T6" style:family="text">
      <style:text-properties fo:color="#4a4747" loext:opacity="100%" style:font-name="標楷體" fo:font-size="14pt" fo:font-weight="bold" fo:background-color="#ffffff" loext:char-shading-value="0" style:font-name-asian="標楷體" style:font-size-asian="14pt" style:font-weight-asian="bold" style:font-size-complex="14pt" style:font-weight-complex="bold"/>
    </style:style>
    <style:style style:name="T7" style:family="text">
      <style:text-properties style:font-name="MS Gothic" style:font-name-asian="MS Gothic" style:font-name-complex="MS Gothic"/>
    </style:style>
    <style:style style:name="T8" style:family="text">
      <style:text-properties style:font-name="新細明體" style:font-name-complex="MS Gothic"/>
    </style:style>
    <style:style style:name="T9" style:family="text">
      <style:text-properties style:font-name="標楷體" fo:font-size="14pt" style:font-name-asian="標楷體" style:font-size-asian="14pt" style:font-size-complex="14pt"/>
    </style:style>
    <style:style style:name="T10" style:family="text">
      <style:text-properties style:font-name="標楷體" fo:font-size="14pt" style:font-name-asian="標楷體" style:font-size-asian="14pt" style:font-size-complex="14pt" style:font-weight-complex="bold"/>
    </style:style>
    <style:style style:name="T11" style:family="text">
      <style:text-properties style:font-name="標楷體" fo:font-size="14pt" style:font-name-asian="標楷體" style:font-size-asian="14pt" style:font-size-complex="12pt"/>
    </style:style>
    <style:style style:name="T12"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size-complex="14pt" style:font-weight-complex="bold"/>
    </style:style>
    <style:style style:name="T13"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font-weight-complex="bold"/>
    </style:style>
    <style:style style:name="T14" style:family="text">
      <style:text-properties style:font-name="標楷體" fo:font-size="14pt" fo:font-weight="bold" style:font-name-asian="標楷體" style:font-size-asian="14pt" style:font-weight-asian="bold" style:font-size-complex="14pt" style:font-weight-complex="bold"/>
    </style:style>
    <style:style style:name="T15" style:family="text">
      <style:text-properties style:font-name="標楷體" fo:font-size="16pt" style:font-name-asian="標楷體" style:font-size-asian="16pt" style:font-size-complex="16pt" style:font-weight-complex="bold"/>
    </style:style>
    <style:style style:name="T16" style:family="text">
      <style:text-properties style:font-name="標楷體" style:font-name-asian="標楷體" style:font-name-complex="MS Gothic"/>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none" style:writing-mode="lr-tb" draw:textarea-vertical-align="top"/>
    </style:style>
    <style:style style:name="fr2" style:family="graphic" style:parent-style-name="Graphics">
      <style:graphic-properties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WW_5f_CharLFO1LV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text:span text:style-name="預設段落字型"><text:span text:style-name="T2">敦化國小</text:span></text:span><text:span text:style-name="預設段落字型"><text:span text:style-name="T1">流感防治宣導</text:span></text:span></text:p>
      <text:p text:style-name="P1"><text:span text:style-name="預設段落字型"><text:span text:style-name="T7">✿✿</text:span></text:span><text:span text:style-name="預設段落字型"><text:span text:style-name="T8"> </text:span></text:span><text:span text:style-name="預設段落字型"><text:span text:style-name="T3">親愛的學童家長您好：</text:span></text:span></text:p>
      <text:p text:style-name="P6"><text:span text:style-name="預設段落字型"><text:span text:style-name="T3">　</text:span></text:span><text:span text:style-name="預設段落字型"><text:span text:style-name="T4">　學校開學至今流感人數激增，已有多名學生感染流感的狀況，請貴家長留意自身孩童情形，避免群聚感染發生。請鼓勵提醒學生戴口罩、勤洗手，維護自身健康。</text:span></text:span></text:p>
      <text:p text:style-name="P6"><text:span text:style-name="預設段落字型"><text:span text:style-name="T4"><text:s text:c="4"/>衛生福利部疾病管制署今日(9/8)公告，國內流感已於上週進入流行期，請家長提高警覺。有發燒、咳嗽等類流感症狀，</text:span></text:span><text:span text:style-name="預設段落字型"><text:span text:style-name="T6">需</text:span></text:span><text:span text:style-name="預設段落字型"><text:span text:style-name="T5">戴口罩及在家休息</text:span></text:span><text:span text:style-name="預設段落字型"><text:span text:style-name="T4">等措施，如出現</text:span></text:span><text:span text:style-name="預設段落字型"><text:span text:style-name="T5">呼吸困難、急促、缺氧</text:span></text:span><text:span text:style-name="預設段落字型"><text:span text:style-name="T4">等危險徵兆，請盡速就醫。</text:span></text:span></text:p>
      <text:p text:style-name="P1"><text:span text:style-name="預設段落字型"><text:span text:style-name="T3">　　</text:span></text:span><text:span text:style-name="預設段落字型"><text:span text:style-name="T10">流感</text:span></text:span><text:span text:style-name="預設段落字型"><text:span text:style-name="T9">是一種急性病毒性呼吸道疾病，可經由飛沫及接觸等途徑傳染。</text:span></text:span><text:span text:style-name="預設段落字型"><text:span text:style-name="T10">流感病毒在發病前即有傳染力，症狀出現後3-5天均屬可傳染期。有鑑於學生為流感病毒高傳播風險族群，且學校、補習班、兒童課後照顧服務班等機構，因活動空間較為擁擠，更易造成疾病的傳播，</text:span></text:span><text:span text:style-name="預設段落字型"><text:span text:style-name="T9">依據</text:span></text:span><text:span text:style-name="預設段落字型"><text:span text:style-name="T12">台北市政府教育局的防疫標準</text:span></text:span><text:span text:style-name="預設段落字型"><text:span text:style-name="T13">：</text:span></text:span></text:p>
      <text:list xml:id="list2289292860" text:style-name="L1">
        <text:list-item>
          <text:p text:style-name="P7"><draw:frame draw:style-name="fr1" draw:name="文字方塊 3" text:anchor-type="paragraph" svg:x="10.761cm" svg:y="0.277cm" svg:width="8.571cm" style:rel-width="scale" svg:height="13.52cm" style:rel-height="scale" draw:z-index="0"><draw:text-box><text:p text:style-name="Text_20_body"><draw:frame draw:style-name="fr3" draw:name="圖片 5" text:anchor-type="as-char" svg:y="0cm" svg:width="8.047cm" style:rel-width="scale" svg:height="13.15cm" style:rel-height="scale" draw:z-index="1"><draw:image xlink:href="Pictures/100000000000040000000400EFF5470150A5D424.jpg" xlink:type="simple" xlink:show="embed" xlink:actuate="onLoad" draw:mime-type="image/jpeg"/></draw:frame></text:p></draw:text-box></draw:frame><text:span text:style-name="預設段落字型"><text:span text:style-name="T10">生病學生應在家休養，</text:span></text:span><text:span text:style-name="預設段落字型"><text:span text:style-name="T14">建議在家休息5日</text:span></text:span><text:span text:style-name="預設段落字型"><text:span text:style-name="T10">；如5日內實有到校之需求，須退燒至少滿24小時才能返回上課，並配合佩戴口罩直至相關症狀（咳嗽、肌肉酸痛、流鼻水、喉嚨痛）解除滿24小時為止</text:span></text:span>，<text:span text:style-name="預設段落字型"><text:span text:style-name="T11">落實生病不上班、不上課</text:span></text:span><text:span text:style-name="預設段落字型"><text:span text:style-name="T15">。</text:span></text:span><text:span text:style-name="預設段落字型"><text:span text:style-name="T10"> </text:span></text:span></text:p>
        </text:list-item>
        <text:list-item>
          <text:p text:style-name="P8"><text:span text:style-name="預設段落字型"><text:span text:style-name="T10">停課措施：流感非屬法定傳染病，班級原則無</text:span></text:span><text:soft-page-break/><text:span text:style-name="預設段落字型"><text:span text:style-name="T10">須停課，倘學校發生班級內流感大量群聚情形，經評估為避免疫情擴大確切有停課之必要，請校方召集相關教職員、家長代表、衛生專業人員所組成之危機處理小組，取得該班級之半數以上家長同意，始得採取停課措施或採線上教學辦理。</text:span></text:span></text:p>
        </text:list-item>
      </text:list>
      <text:p text:style-name="P2"><text:s text:c="15"/></text:p>
      <text:p text:style-name="P3"><text:span text:style-name="預設段落字型"><text:span text:style-name="T10"><text:s/></text:span></text:span><text:span text:style-name="預設段落字型"><text:span text:style-name="T7">✿</text:span></text:span><text:span text:style-name="預設段落字型"><text:span text:style-name="T10">敦化國小健康中心 關心您</text:span></text:span><text:span text:style-name="預設段落字型"><text:span text:style-name="T7">✿</text:span></text:span><text:span text:style-name="預設段落字型"><text:span text:style-name="T8"> </text:span></text:span><text:span text:style-name="預設段落字型"><text:span text:style-name="T16">2026.09.08</text:span></text:span></text:p>
      <text:p text:style-name="P4"><draw:frame draw:style-name="fr2" draw:name="圖片 1" text:anchor-type="paragraph" svg:x="0.443cm" svg:y="0.933cm" svg:width="17.671cm" style:rel-width="scale" svg:height="25.321cm" style:rel-height="scale" draw:z-index="2"><draw:image xlink:href="Pictures/100000000000056F0000056F8012CE4930C15951.png" xlink:type="simple" xlink:show="embed" xlink:actuate="onLoad" draw:mime-type="image/png"/><draw:contour-polygon svg:width="1388px" svg:height="1373px" svg:viewBox="0 0 1388 1373" draw:points="1111,15 181,22 1118,23 1118,24 1118,37 1118,38 1118,39 166,51 163,52 161,53 159,54 157,55 155,56 154,57 153,58 152,59 151,60 150,61 149,62 149,63 148,64 147,65 147,66 146,67 146,68 145,69 145,70 145,71 144,72 144,73 144,74 144,75 144,76 144,77 144,78 144,79 144,80 144,81 144,82 144,83 144,84 144,85 144,86 145,87 145,88 145,89 146,90 146,91 147,92 147,93 148,94 148,95 149,96 150,97 151,98 152,99 153,100 2,101 155,102 157,103 158,104 160,105 163,106 167,107 878,108 9,109 872,110 871,111 871,112 869,113 867,114 866,115 15,116 863,117 862,118 861,119 859,120 858,121 857,122 856,123 855,124 854,125 853,126 852,127 851,128 851,129 850,130 227,131 220,132 215,133 211,134 207,135 204,136 201,137 199,138 122,139 194,140 192,141 190,142 188,143 186,144 184,145 183,146 181,147 179,148 178,149 176,150 175,151 174,152 172,153 171,154 170,155 169,156 167,157 166,158 115,159 164,160 163,161 162,162 161,163 160,164 159,165 95,166 157,167 156,168 155,169 155,170 154,171 153,172 152,173 151,174 151,175 150,176 149,177 149,178 148,179 147,180 147,181 146,182 145,183 145,184 144,185 144,186 143,187 142,188 142,189 141,190 141,191 140,192 140,193 139,194 139,195 139,196 138,197 138,198 137,199 137,200 137,201 136,202 136,203 43,204 43,205 135,206 134,207 134,208 134,209 134,210 133,211 133,212 133,213 132,214 132,215 132,216 132,217 132,218 131,219 131,220 131,221 131,222 131,223 130,224 130,225 130,226 130,227 130,228 130,229 130,230 130,231 130,232 129,233 129,234 129,235 129,236 129,237 129,238 129,239 129,240 129,241 129,242 129,243 129,244 129,245 129,246 129,247 130,248 130,249 130,250 130,251 130,252 130,253 130,254 130,255 130,256 131,257 131,258 131,259 131,260 131,261 131,262 132,263 132,264 132,265 132,266 133,267 133,268 133,269 133,270 134,271 134,272 134,273 135,274 135,275 135,276 136,277 136,278 136,279 137,280 137,281 137,282 138,283 138,284 139,285 139,286 140,287 140,288 141,289 141,290 142,291 142,292 143,293 143,294 144,295 145,296 145,297 146,298 146,299 147,300 148,301 148,302 149,303 150,304 151,305 151,306 152,307 153,308 154,309 155,310 155,311 156,312 157,313 158,314 159,315 160,316 161,317 162,318 163,319 164,320 165,321 166,322 167,323 168,324 170,325 171,326 172,327 173,328 175,329 176,330 177,331 179,332 181,333 182,334 184,335 186,336 187,337 189,338 191,339 193,340 195,341 198,342 201,343 203,344 207,345 43,346 43,347 218,348 225,349 860,350 860,351 861,352 861,353 862,354 862,355 863,356 863,357 864,358 864,359 865,360 866,361 866,362 866,363 866,364 866,365 866,366 865,367 865,368 181,369 325,370 325,371 863,372 862,373 862,374 861,375 447,376 446,377 184,378 180,379 177,380 174,381 173,382 173,383 173,384 174,385 174,386 175,387 175,388 175,389 158,390 158,391 177,392 177,393 177,394 178,395 178,396 178,397 179,398 179,399 159,400 158,401 157,402 157,403 157,404 157,405 157,406 157,407 157,408 157,409 157,410 157,411 158,412 158,413 212,414 212,415 212,416 238,417 163,418 161,419 161,420 161,421 161,422 161,423 161,424 161,425 161,426 161,427 161,428 161,429 161,430 162,431 206,432 207,433 207,434 300,435 300,436 162,437 161,438 161,439 161,440 161,441 161,442 161,443 161,444 161,445 161,446 161,447 148,448 144,449 140,450 138,451 136,452 134,453 132,454 130,455 129,456 127,457 126,458 125,459 124,460 123,461 122,462 121,463 120,464 119,465 119,466 118,467 117,468 117,469 116,470 115,471 115,472 114,473 114,474 113,475 113,476 113,477 112,478 112,479 112,480 111,481 111,482 111,483 111,484 111,485 110,486 110,487 110,488 110,489 110,490 110,491 110,492 110,493 110,494 110,495 110,496 110,497 110,498 110,499 110,500 110,501 110,502 110,503 110,504 110,505 110,506 110,507 110,508 110,509 110,510 110,511 110,512 110,513 110,514 111,515 111,516 111,517 111,518 112,519 112,520 112,521 113,522 113,523 113,524 114,525 114,526 115,527 115,528 116,529 116,530 117,531 118,532 119,533 119,534 120,535 121,536 122,537 123,538 124,539 125,540 126,541 127,542 128,543 130,544 131,545 133,546 135,547 137,548 140,549 143,550 147,551 1069,552 1069,553 1069,554 1069,555 1070,556 1070,557 1071,558 1071,559 1072,560 1073,561 1074,562 1076,563 1079,564 1370,577 418,584 417,585 388,586 387,587 387,588 387,589 386,590 386,591 386,592 386,593 386,594 290,595 265,596 263,597 262,598 261,599 260,600 260,601 260,602 261,603 265,604 265,605 266,606 258,607 257,608 256,609 255,610 254,611 254,612 253,613 254,614 151,615 254,616 260,617 259,618 249,619 248,620 248,621 247,622 247,623 247,624 247,625 247,626 247,627 180,628 180,629 259,630 253,631 252,632 252,633 252,634 253,635 253,636 254,637 255,638 256,639 265,640 265,641 264,642 180,643 261,644 259,645 259,646 259,647 259,648 261,649 262,650 264,651 400,652 399,653 398,654 397,655 392,656 388,657 386,658 384,659 383,660 382,661 380,662 380,663 379,664 378,665 378,666 377,667 377,668 376,669 376,670 375,671 375,672 375,673 375,674 375,675 375,676 374,677 373,678 373,679 372,680 371,681 371,682 370,683 245,684 240,685 236,686 233,687 230,688 227,689 225,690 223,691 221,692 219,693 218,694 216,695 214,696 213,697 108,698 106,699 105,700 105,701 105,702 105,703 104,704 104,705 104,706 104,707 104,708 104,709 104,710 104,711 104,712 104,713 104,714 104,715 105,716 105,717 105,718 105,719 79,720 77,721 76,722 76,723 76,724 76,725 76,726 77,727 77,728 78,729 78,730 79,731 79,732 80,733 80,734 81,735 81,736 82,737 82,738 83,739 83,740 84,741 85,742 181,743 53,744 52,745 52,746 52,747 52,748 52,749 52,750 54,751 55,752 56,753 57,754 59,755 60,756 62,757 64,758 65,759 68,760 70,761 177,762 177,763 177,764 117,765 114,766 112,767 102,768 100,769 98,770 96,771 94,772 92,773 91,774 89,775 88,776 86,777 85,778 84,779 83,780 82,781 81,782 80,783 79,784 78,785 77,786 76,787 75,788 75,789 74,790 73,791 72,792 72,793 71,794 71,795 70,796 70,797 69,798 69,799 69,800 69,801 68,802 68,803 68,804 68,805 68,806 68,807 68,808 68,809 68,810 68,811 69,812 69,813 69,814 7,815 7,816 71,817 71,818 72,819 73,820 74,821 75,822 14,823 76,824 77,825 78,826 80,827 82,828 83,829 85,830 87,831 89,832 92,833 96,834 96,835 97,836 99,837 100,838 100,839 100,840 100,841 101,842 101,843 101,844 102,845 102,846 102,847 103,848 103,849 104,850 104,851 104,852 105,853 105,854 106,855 107,856 107,857 108,858 108,859 109,860 109,861 110,862 110,863 111,864 112,865 112,866 113,867 113,868 114,869 114,870 115,871 116,872 116,873 117,874 117,875 118,876 119,877 119,878 120,879 120,880 121,881 122,882 122,883 123,884 123,885 124,886 125,887 125,888 126,889 126,890 127,891 128,892 128,893 129,894 129,895 130,896 131,897 131,898 132,899 132,900 133,901 134,902 134,903 135,904 135,905 136,906 137,907 137,908 138,909 139,910 139,911 140,912 140,913 141,914 142,915 143,916 143,917 144,918 145,919 146,920 147,921 147,922 148,923 149,924 150,925 151,926 152,927 153,928 154,929 155,930 156,931 156,932 157,933 158,934 159,935 160,936 161,937 162,938 163,939 164,940 165,941 166,942 167,943 168,944 169,945 170,946 171,947 172,948 173,949 174,950 175,951 176,952 177,953 178,954 179,955 180,956 182,957 183,958 184,959 185,960 186,961 187,962 188,963 189,964 190,965 191,966 192,967 194,968 195,969 196,970 197,971 198,972 199,973 201,974 202,975 203,976 204,977 205,978 207,979 208,980 209,981 210,982 211,983 212,984 213,985 213,986 213,987 213,988 212,989 212,990 212,991 212,992 212,993 212,994 212,995 212,996 212,997 212,998 212,999 211,1000 211,1001 211,1002 211,1003 211,1004 211,1005 211,1006 211,1007 211,1008 211,1009 211,1010 211,1011 210,1012 210,1013 210,1014 210,1015 210,1016 210,1017 210,1018 210,1019 210,1020 210,1021 210,1022 210,1023 210,1024 210,1025 210,1026 210,1027 210,1028 209,1029 209,1030 209,1031 118,1032 84,1033 82,1034 80,1035 79,1036 78,1037 77,1038 77,1039 77,1040 77,1041 79,1042 84,1043 84,1044 84,1045 85,1046 85,1047 74,1048 72,1049 71,1050 71,1051 70,1052 69,1053 69,1054 68,1055 68,1056 68,1057 68,1058 68,1059 69,1060 76,1061 76,1062 76,1063 76,1064 61,1065 60,1066 60,1067 64,1068 59,1069 59,1070 58,1071 58,1072 59,1073 59,1074 59,1075 59,1076 60,1077 61,1078 76,1079 76,1080 67,1081 66,1082 66,1083 66,1084 67,1085 67,1086 67,1087 68,1088 69,1089 69,1090 70,1091 71,1092 84,1093 84,1094 83,1095 83,1096 83,1097 82,1098 82,1099 76,1100 75,1101 75,1102 75,1103 76,1104 77,1105 78,1106 80,1107 82,1108 206,1109 205,1110 205,1111 205,1112 205,1113 205,1114 205,1115 22,1116 22,1117 22,1118 22,1119 22,1120 22,1121 22,1122 22,1123 22,1124 22,1125 22,1126 22,1127 22,1128 22,1129 22,1130 22,1131 22,1132 22,1133 22,1134 22,1135 22,1136 22,1137 22,1138 22,1139 22,1140 22,1141 22,1142 22,1143 22,1144 22,1145 22,1146 22,1147 22,1148 22,1149 22,1150 22,1151 22,1152 22,1153 22,1154 22,1155 22,1156 22,1157 22,1158 22,1159 22,1160 22,1161 22,1162 22,1163 22,1164 22,1165 22,1166 22,1167 22,1168 22,1169 1,1170 1,1171 1,1172 1,1173 2,1174 3,1175 4,1176 4,1177 5,1178 6,1179 7,1180 8,1181 9,1182 10,1183 11,1184 12,1185 12,1186 13,1187 14,1188 15,1189 16,1190 17,1191 18,1192 19,1193 20,1194 20,1195 21,1196 23,1197 103,1198 105,1199 107,1200 108,1201 110,1202 111,1203 113,1204 114,1205 116,1206 118,1207 119,1208 121,1209 122,1210 124,1211 126,1212 128,1213 129,1214 131,1215 133,1216 135,1217 137,1218 139,1219 141,1220 143,1221 145,1222 147,1223 149,1224 151,1225 153,1226 155,1227 158,1228 160,1229 162,1230 165,1231 166,1232 170,1233 172,1234 175,1235 178,1236 180,1237 183,1238 186,1239 189,1240 193,1241 196,1242 200,1243 203,1244 207,1245 210,1246 216,1247 220,1248 226,1249 231,1250 237,1251 242,1252 242,1253 242,1254 242,1255 242,1256 242,1257 242,1258 242,1259 242,1260 242,1261 242,1262 242,1263 242,1264 242,1265 242,1266 242,1267 242,1268 242,1269 242,1270 242,1271 242,1272 242,1273 242,1274 242,1275 241,1276 241,1277 239,1278 238,1279 238,1280 237,1281 236,1282 236,1283 235,1284 235,1285 234,1286 234,1287 233,1288 233,1289 233,1290 232,1291 232,1292 232,1293 231,1294 231,1295 231,1296 230,1297 230,1298 230,1299 230,1300 230,1301 230,1302 230,1303 229,1304 229,1305 229,1306 229,1307 229,1308 229,1309 229,1310 229,1311 229,1312 230,1313 230,1314 230,1315 230,1316 231,1317 231,1318 232,1319 232,1320 233,1321 234,1322 235,1323 237,1324 239,1325 242,1326 245,1327 258,1328 552,1329 552,1330 551,1331 551,1332 551,1333 551,1334 551,1335 550,1336 550,1337 550,1338 550,1339 550,1340 550,1341 549,1342 1,1343 1,1344 1,1345 1,1346 2,1347 3,1348 3,1349 4,1350 5,1351 6,1352 7,1353 8,1354 9,1355 10,1356 10,1357 11,1358 12,1359 13,1360 14,1361 15,1362 16,1363 17,1364 18,1365 18,1366 19,1367 20,1368 21,1369 22,1370 23,1371 24,1372 25,1373 26,1374 26,1375 27,1376 28,1377 29,1378 30,1379 31,1380 32,1381 33,1382 33,1383 34,1384 35,1385 36,1386 37,1387 38,1388 1225,1388 1224,1387 1223,1386 1222,1385 1221,1384 1373,1383 1374,1382 1376,1381 1377,1380 1378,1379 1379,1378 1380,1377 1381,1376 1382,1375 1383,1374 1385,1373 1386,1372 1387,1371 1388,1370 1389,1369 1389,1368 1389,1367 1368,1366 1368,1365 1368,1364 1368,1363 1368,1362 1368,1361 1368,1360 1368,1359 1368,1358 1368,1357 1368,1356 1368,1355 1368,1354 1368,1353 1368,1352 1368,1351 1368,1350 1368,1349 1368,1348 1368,1347 1368,1346 1368,1345 1368,1344 1368,1343 1368,1342 1368,1341 1368,1340 1368,1339 1368,1338 1368,1337 1368,1336 1368,1335 1368,1334 1368,1333 1368,1332 1368,1331 1368,1330 1368,1329 1368,1328 1368,1327 1368,1326 1368,1325 1368,1324 1368,1323 1368,1322 1368,1321 1368,1320 1368,1319 1368,1318 1368,1317 1368,1316 1368,1315 1368,1314 1368,1313 1368,1312 1368,1311 1368,1310 1368,1309 1389,1308 1389,1307 1389,1306 1389,1305 1387,1304 1387,1303 1386,1302 1385,1301 1384,1300 1383,1299 1383,1298 1382,1297 1380,1296 1380,1295 1379,1294 1378,1293 1377,1292 1376,1291 1375,1290 1374,1289 1373,1288 1372,1287 1372,1286 1371,1285 1370,1284 1369,1283 1013,1282 1013,1281 1013,1280 1012,1279 1012,1278 1011,1277 1011,1276 1010,1275 1010,1274 1009,1273 1009,1272 1008,1271 1008,1270 1007,1269 1084,1268 1088,1267 990,1266 981,1265 967,1264 968,1263 970,1262 971,1261 972,1260 974,1259 1230,1258 1236,1257 1239,1256 1242,1255 1244,1254 1246,1253 1248,1252 1250,1251 1252,1250 1253,1249 1254,1248 1256,1247 1257,1246 1258,1245 1259,1244 1260,1243 1261,1242 1262,1241 1263,1240 1264,1239 1265,1238 1265,1237 1266,1236 1267,1235 1268,1234 1268,1233 1269,1232 1269,1231 1270,1230 1271,1229 1271,1228 1271,1227 1272,1226 1272,1225 1273,1224 1273,1223 1273,1222 1274,1221 1274,1220 1274,1219 1275,1218 1275,1217 1275,1216 1275,1215 1276,1214 1276,1213 1276,1212 1276,1211 1276,1210 1276,1209 1276,1208 1276,1207 1276,1206 1276,1205 1276,1204 1276,1203 1276,1202 1276,1201 1276,1200 1276,1199 1286,1198 1288,1197 1289,1196 1291,1195 1292,1194 1293,1193 1295,1192 1296,1191 1297,1190 1299,1189 1300,1188 1301,1187 1303,1186 1304,1185 1305,1184 1306,1183 1308,1182 1309,1181 1310,1180 1311,1179 1312,1178 1314,1177 1315,1176 1316,1175 1318,1174 1318,1173 1319,1172 1320,1171 1321,1170 1322,1169 1324,1168 1325,1167 1326,1166 1327,1165 1328,1164 1329,1163 1330,1162 1331,1161 1332,1160 1333,1159 1334,1158 1335,1157 1336,1156 1337,1155 1338,1154 1339,1153 1340,1152 1340,1151 1341,1150 1342,1149 1343,1148 1344,1147 1345,1146 1346,1145 1347,1144 1347,1143 1348,1142 1349,1141 1350,1140 1351,1139 1352,1138 1353,1137 1353,1136 1389,1135 1389,1134 1389,1133 1389,1132 1388,1131 1387,1130 1386,1129 1385,1128 1384,1127 1383,1126 1382,1125 1381,1124 1381,1123 1380,1122 1379,1121 1378,1120 1377,1119 1376,1118 1375,1117 1374,1116 1374,1115 1373,1114 1372,1113 1371,1112 1242,1111 1239,1110 1234,1109 1227,1108 1225,1107 1225,1106 1225,1105 1225,1104 1225,1103 1225,1102 1225,1101 1225,1100 1225,1099 1225,1098 1225,1097 1225,1096 1225,1095 1225,1094 1225,1093 1225,1092 1225,1091 1225,1090 1225,1089 1224,1088 1224,1087 1224,1086 1223,1085 1223,1084 1222,1083 1222,1082 1221,1081 1221,1080 1220,1079 1219,1078 1217,1077 1216,1076 1214,1075 1211,1074 386,1073 385,1072 385,1071 385,1070 477,1069 385,1068 385,1067 385,1066 385,1065 385,1064 385,1063 385,1062 385,1061 385,1060 385,1059 385,1058 385,1057 385,1056 385,1055 385,1054 385,1053 385,1052 384,1051 384,1050 384,1049 384,1048 384,1047 384,1046 384,1045 384,1044 384,1043 384,1042 384,1041 384,1040 384,1039 384,1038 384,1037 384,1036 384,1035 384,1034 383,1033 383,1032 383,1031 383,1030 383,1029 383,1028 383,1027 383,1026 1221,1025 1226,1024 1230,1023 1233,1022 1235,1021 1237,1020 1239,1019 1241,1018 1242,1017 1244,1016 1245,1015 1246,1014 1248,1013 1249,1012 1250,1011 1251,1010 1252,1009 1252,1008 1254,1007 1254,1006 1255,1005 1256,1004 1257,1003 1257,1002 1258,1001 1259,1000 1259,999 1260,998 1260,997 1261,996 1261,995 1262,994 1262,993 1262,992 1263,991 1263,990 1264,989 1264,988 1264,987 1264,986 1265,985 1265,984 1265,983 1265,982 1265,981 1265,980 1266,979 1266,978 1266,977 1266,976 1266,975 1266,974 1266,973 1266,972 1266,971 1266,970 1266,969 1266,968 1266,967 1266,966 1266,965 1266,964 1266,963 1266,962 1266,961 1266,960 1266,959 1266,958 1266,957 1266,956 1266,955 1266,954 1266,953 1266,952 1266,951 1266,950 1266,949 1266,948 1266,947 1266,946 1266,945 1266,944 1266,943 1266,942 1266,941 1266,940 1266,939 1266,938 1266,937 1265,936 1265,935 1265,934 1332,933 1334,932 1386,931 1389,930 1389,929 1381,928 1381,927 1382,926 1383,925 1383,924 1386,923 1386,922 1386,921 1386,920 1389,919 1389,918 1389,917 1389,916 1389,915 1388,914 1388,913 1388,912 1387,911 1387,910 1387,909 1387,908 1386,907 1386,906 1386,905 1386,904 1387,903 1388,902 1388,901 1389,900 1389,899 1360,898 1379,897 1380,896 1381,895 1381,894 1381,893 1381,892 1380,891 1379,890 1359,889 1358,888 1357,887 1375,886 1376,885 1377,884 1378,883 1379,882 1379,881 1379,880 1379,879 1379,878 1379,877 1379,876 1378,875 1377,874 1376,873 1353,872 1352,871 1351,870 1348,869 1336,868 1366,867 1367,866 1367,865 1385,864 1387,863 1388,862 1389,861 1389,860 1389,859 1389,858 1389,857 1389,856 1389,855 1389,854 1389,853 1388,852 1387,851 1386,850 1383,849 1360,848 1360,847 1360,846 1359,845 1359,844 1358,843 1357,842 1356,841 1389,840 1389,839 1389,838 1388,837 1388,836 1388,835 1388,834 1388,833 1389,832 1389,831 1389,830 1389,829 1389,828 1382,827 1383,826 1384,825 1385,824 1386,823 1387,822 1388,821 1389,820 1389,819 1389,818 1388,817 1386,816 1385,815 1385,814 1384,813 1384,812 1389,811 1389,810 1266,809 1266,808 1266,807 1266,806 1266,805 1266,804 1266,803 1266,802 1266,801 1266,800 1266,799 1266,798 1266,797 1266,796 1266,795 1266,794 1266,793 1266,792 1266,791 1266,790 1266,789 1266,788 1266,787 1266,786 1265,785 1265,784 1265,783 1265,782 1265,781 1265,780 1264,779 1264,778 1264,777 1263,776 1263,775 1263,774 1263,773 1262,772 1262,771 1261,770 1261,769 1260,768 1260,767 1259,766 1259,765 1258,764 1257,763 1257,762 1256,761 1255,760 1254,759 1253,758 1253,757 1252,756 1251,755 1250,754 1249,753 1247,752 1246,751 1245,750 1244,749 1242,748 1240,747 1239,746 1237,745 1235,744 1233,743 1229,742 1225,741 1219,740 429,739 429,738 429,737 429,736 429,735 429,734 429,733 429,732 429,731 429,730 429,729 429,728 429,727 429,726 429,725 429,724 1222,723 1227,722 1230,721 1233,720 1235,719 1237,718 1239,717 1241,716 1243,715 1244,714 1245,713 1247,712 1248,711 1249,710 1250,709 1251,708 1252,707 1253,706 1254,705 1255,704 1255,703 1256,702 1257,701 1257,700 1258,699 1259,698 1259,697 1260,696 1260,695 1261,694 1261,693 1262,692 1262,691 1263,690 1263,689 1263,688 1264,687 1264,686 1264,685 1264,684 1265,683 1265,682 1265,681 1265,680 1265,679 1265,678 1266,677 1266,676 1266,675 1266,674 1266,673 1266,672 1266,671 1266,670 1266,669 1266,668 1266,667 1266,666 1266,665 1266,664 1266,663 1266,662 1266,661 1266,660 1266,659 1266,658 1266,657 1266,656 1266,655 1266,654 1266,653 1266,652 1266,651 1266,650 1266,649 1266,648 1266,647 1266,646 1266,645 1266,644 1266,643 1266,642 1266,641 1266,640 1266,639 1266,638 1266,637 1266,636 1265,635 1265,634 1265,633 1265,632 1265,631 1265,630 1265,629 1264,628 1264,627 1264,626 1263,625 1263,624 1263,623 1262,622 1262,621 1262,620 1261,619 1261,618 1260,617 1260,616 1259,615 1258,614 1258,613 1257,612 1257,611 1256,610 1255,609 1254,608 1253,607 1253,606 1252,605 1251,604 1250,603 1249,602 1247,601 1246,600 1245,599 1243,598 1242,597 1240,596 1239,595 1237,594 1234,593 1384,592 1229,591 1225,590 1218,589 459,588 459,587 459,586 457,585 1377,584 1370,577 1084,564 1090,563 1097,562 1103,561 1109,560 1115,559 1118,558 1119,557 1121,556 1122,555 1122,554 1123,553 1124,552 1252,551 1257,550 1260,549 1262,548 1264,547 1266,546 1268,545 1269,544 1271,543 1272,542 1273,541 1274,540 1276,539 1277,538 1278,537 1279,536 1279,535 1280,534 1281,533 1282,532 1282,531 1283,530 1284,529 1284,528 1285,527 1285,526 1286,525 1286,524 1286,523 1287,522 1287,521 1288,520 1288,519 1288,518 1288,517 1289,516 1289,515 1289,514 1289,513 1289,512 1289,511 1290,510 1290,509 1290,508 1290,507 1290,506 1290,505 1290,504 1290,503 1290,502 1290,501 1290,500 1290,499 1290,498 1290,497 1290,496 1291,495 1291,494 1291,493 1291,492 1291,491 1291,490 1291,489 1291,488 1291,487 1291,486 1290,485 1290,484 1289,483 1288,482 1288,481 1288,480 1287,479 1287,478 1287,477 1286,476 1286,475 1286,474 1285,473 1285,472 1284,471 1283,470 1283,469 1282,468 1281,467 1281,466 1280,465 1279,464 1278,463 1277,462 1276,461 1275,460 1274,459 1273,458 1272,457 1271,456 1269,455 1268,454 1266,453 1264,452 1262,451 1259,450 1258,449 1258,448 1258,447 1259,446 1259,445 1259,444 1259,443 1259,442 1259,441 1259,440 1259,439 1260,438 1260,437 1260,436 1260,435 1355,434 1354,433 1260,432 1260,431 1260,430 1260,429 1261,428 1261,427 1261,426 1261,425 1261,424 1261,423 1261,422 1261,421 1325,420 1325,419 1325,418 1261,417 1261,416 1261,415 1261,414 1261,413 1261,412 1261,411 1261,410 1261,409 1261,408 1261,407 1325,406 1325,405 1325,404 1262,403 1262,402 1261,401 1261,400 1261,399 1261,398 1261,397 1261,396 1261,395 1261,394 1261,393 1261,392 1311,391 1355,390 1355,389 1261,388 1261,387 1261,386 1261,385 1261,384 1261,383 1261,382 1261,381 1261,380 1261,379 1262,378 1264,377 1266,376 1267,375 1268,374 1269,373 1270,372 1270,371 1270,370 1271,369 1271,368 1271,367 1271,366 1271,365 1271,364 1271,363 1271,362 1271,361 1270,360 1270,359 1270,358 1270,357 1270,356 1270,355 1269,354 1269,353 1269,352 1269,351 1269,350 1269,349 1269,348 1269,347 1268,346 1268,345 1268,344 1268,343 1268,342 1267,341 1267,340 1267,339 1267,338 1267,337 1267,336 1266,335 1266,334 1266,333 1265,332 1265,331 1264,330 1264,329 1263,328 1262,327 1260,326 1257,325 1223,324 1223,323 1223,322 1223,321 1223,320 1223,319 1223,318 1223,317 1223,316 1223,315 1223,314 1223,313 1223,312 1223,311 1223,310 1223,309 1223,308 1223,307 1223,306 1223,305 1222,304 1269,303 1222,302 1222,301 1221,300 1221,299 1220,298 1219,297 1290,296 1216,295 1214,294 1004,293 1004,292 1245,291 1279,290 1281,289 1283,288 1284,287 1285,286 1286,285 1286,284 1287,283 1286,282 1286,281 1280,280 1279,279 1279,278 1279,277 1278,276 1310,275 1310,274 1289,273 1291,272 1292,271 1293,270 1294,269 1294,268 1295,267 1295,266 1295,265 1295,264 1296,263 1295,262 1295,261 1287,260 1287,259 1302,258 1303,257 1304,256 1304,255 1304,254 1304,253 1305,252 1305,251 1305,250 1304,249 1304,248 1304,247 1303,246 1303,245 1288,244 1287,243 1287,242 1296,241 1297,240 1297,239 1297,238 1297,237 1296,236 1296,235 1296,234 1295,233 1294,232 1293,231 1292,230 1291,229 1280,228 1280,227 1280,226 1281,225 1281,224 1287,223 1288,222 1288,221 1288,220 1287,219 1287,218 1286,217 1284,216 1282,215 1278,214 1156,213 1158,212 1159,211 1160,210 1161,209 1161,208 1162,207 1163,206 1164,205 1166,204 1167,203 1167,202 1168,201 1169,200 1169,199 1275,198 1262,197 1173,196 1174,195 1174,194 1174,193 1175,192 1175,191 1176,190 1177,189 1178,188 1177,187 1178,186 1179,185 1180,184 1181,183 1182,182 1183,181 1183,180 1184,179 1185,178 1186,177 1187,176 1187,175 1188,174 1188,173 1189,172 1190,171 1190,170 1191,169 1191,168 1192,167 1192,166 1193,165 1193,164 1193,163 1194,162 1194,161 1194,160 1194,159 1195,158 1195,157 1195,156 1196,155 1196,154 1196,153 1196,152 1196,151 1196,150 1196,149 1196,148 1197,147 1197,146 1197,145 1197,144 1196,143 1196,142 1196,141 1196,140 1196,139 1233,138 1233,137 1197,136 1196,135 1196,134 1196,133 1196,132 1196,131 1195,130 1195,129 1195,128 1195,127 1195,126 1195,125 1276,124 1194,123 1194,122 1194,121 1193,120 1193,119 1193,118 1192,117 1192,116 1192,115 1191,114 1191,113 1190,112 1190,111 1189,110 1188,109 1187,108 1187,107 1186,106 1185,105 1184,104 1183,103 1182,102 1181,101 1179,100 1178,99 1176,98 1175,97 1173,96 1171,95 1168,94 1166,93 1163,92 1160,91 1156,90 1151,89 1146,88 1140,87 1132,86 1124,85 1116,84 1108,83 1317,82 1318,81 1083,80 1075,79 1065,78 1056,77 1126,76 1126,75 1126,74 1126,73 1101,72 1092,71 1082,70 1067,69 1060,68 384,67 384,66 384,65 377,64 194,63 194,62 823,61 822,60 191,59 190,58 189,57 188,56 186,55 184,54 182,53 1119,52 175,51 1118,39 1118,38 1118,37 1118,24 1118,23 1362,22" draw:recreate-on-edit="true"/></draw:frame><text:soft-page-break/><text:span text:style-name="預設段落字型"><text:span text:style-name="T10"><text:s text:c="26"/></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S Gothic" svg:font-family="'MS Gothic'"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Arial"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Arial"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_31_" style:display-name="1" style:family="paragraph" style:parent-style-name="本文縮排_20_2">
      <style:paragraph-properties fo:margin-left="1.037cm" fo:margin-right="0cm" fo:margin-top="0cm" fo:margin-bottom="0cm" style:contextual-spacing="false" fo:line-height="0.706cm" fo:hyphenation-ladder-count="no-limit" fo:text-indent="-0.487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fo:hyphenate="false" loext:hyphenation-no-caps="false"/>
    </style:style>
    <style:style style:name="本文縮排_20_2" style:display-name="本文縮排 2" style:family="paragraph" style:parent-style-name="Text_20_body">
      <style:paragraph-properties fo:margin-left="0.847cm" fo:margin-right="0cm" fo:margin-top="0cm" fo:margin-bottom="0.212cm" style:contextual-spacing="false" fo:line-height="200%"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日期" style:family="paragraph" style:parent-style-name="Text_20_body" style:next-style-name="Text_20_body">
      <style:paragraph-properties fo:text-align="end" style:justify-single-word="false" fo:hyphenation-ladder-count="no-limit"/>
      <style:text-properties fo:hyphenate="false" loext:hyphenation-no-caps="false"/>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loext:hyphenation-no-caps="false"/>
    </style:style>
    <style:style style:name="Frame_20_contents" style:display-name="Frame contents" style:family="paragraph" style:parent-style-name="Standard" style:class="extra"/>
    <style:style style:name="預設段落字型" style:family="text"/>
    <style:style style:name="_31__20_字元" style:display-name="1 字元"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本文縮排_20_2_20_字元" style:display-name="本文縮排 2 字元" style:family="text" style:parent-style-name="預設段落字型"/>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日期_20_字元" style:display-name="日期 字元" style:family="text" style:parent-style-name="預設段落字型"/>
    <style:style style:name="WW_5f_CharLFO1LVL1" style:display-name="WW_CharLFO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0.75cm" fo:margin-left="1.251cm" fo:margin-right="1.251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NDC_ODF_Application_Tools_/3.3.3$Windows_X86_64 LibreOffice_project/1e1e6a7b6182699804c71e64ce03ac02dcaacc3f</meta:generator>
    <meta:initial-creator>吳欣怡</meta:initial-creator>
    <meta:creation-date>2026-09-08T09:18:00Z</meta:creation-date>
    <dc:date>2026-09-09T12:26:34.094000000</dc:date>
    <meta:print-date>2026-09-09T09:32:53.220000000</meta:print-date>
    <meta:editing-cycles>4</meta:editing-cycles>
    <meta:editing-duration>PT12M19S</meta:editing-duration>
    <meta:document-statistic meta:table-count="0" meta:image-count="2" meta:object-count="0" meta:page-count="3" meta:paragraph-count="11" meta:word-count="555" meta:character-count="627" meta:non-whitespace-character-count="573"/>
    <meta:template xlink:type="simple" xlink:actuate="onRequest" xlink:title="" xlink:href="Normal"/>
  </office:meta>
</office:document-meta>
</file>